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18" style:family="paragraph" style:parent-style-name="Standard">
      <style:paragraph-properties fo:margin-left="0in" fo:margin-right="0in" fo:text-indent="0in" style:auto-text-indent="false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3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4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7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top="0.0835in" fo:margin-bottom="0in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T19" style:family="text">
      <style:text-properties fo:language="none" fo:country="none" fo:font-weight="bold" style:font-weight-asian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4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8"/>
      <text:p text:style-name="Standard">Датум: <text:span text:style-name="T15">06.07.2026</text:span>.</text:p>
      <text:p text:style-name="P22"><text:s text:c="33"/></text:p>
      <text:p text:style-name="P12">ПОЗИВ ЗА ПОДНОШЕЊЕ ПОНУДА</text:p>
      <text:p text:style-name="P19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Електроинсталациони материјал</text:span></text:p>
      <text:p text:style-name="P17"><text:s text:c="39"/></text:p>
      <text:p text:style-name="P21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9">9.500</text:span><text:span text:style-name="T17">,00 дин.</text:span></text:p>
      <text:p text:style-name="P10"/>
      <text:p text:style-name="P20"><text:s text:c="6"/>4. Начин преузимања конкурсне документације:</text:p>
      <text:p text:style-name="P21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20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8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28"><text:soft-page-break/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25">*<text:span text:style-name="T15">Понуде које услов плаћања ставе компензацију за угаљ биће одбијене и сматраће се неважећим. </text:span></text:p>
      <text:p text:style-name="P26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20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3"/>
      <text:p text:style-name="P23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3"/>
      <text:p text:style-name="P27">*Добављач је дужан по закону да нам изда е-отпремницу и е-фактуру, у супротном задржавамо <text:s/>право да такву понуду одбијемо. </text:p>
      <text:p text:style-name="P27"/>
      <text:p text:style-name="P23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</text:span><text:span text:style-name="T18">06.07</text:span><text:span text:style-name="T15">. до <text:s/></text:span><text:span text:style-name="T18">10</text:span><text:span text:style-name="T15">.07.2026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5967758841518066623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20"><text:s text:c="3"/></text:p>
      <text:list xml:id="list8408616172804307226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45</meta:editing-cycles>
    <meta:print-date>2026-06-22T13:25:26.05</meta:print-date>
    <meta:creation-date>2023-02-02T10:19:00</meta:creation-date>
    <dc:date>2026-07-06T08:37:48.06</dc:date>
    <meta:editing-duration>P1DT45M25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08" meta:character-count="2958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